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style:font-name="Times New Roman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P2" style:family="paragraph" style:parent-style-name="Standard">
      <style:paragraph-properties fo:text-align="start" style:justify-single-word="false" style:text-autospace="none">
        <style:tab-stops>
          <style:tab-stop style:position="-0.635cm"/>
        </style:tab-stops>
      </style:paragraph-properties>
      <style:text-properties fo:color="#000000" style:font-name="Times New Roman" fo:font-size="11pt" fo:language="sl" fo:country="SI" fo:font-weight="bold" fo:background-color="#ffffff" style:font-name-asian="Arial2" style:font-size-asian="11pt" style:font-weight-asian="bold" style:font-name-complex="Arial2" style:font-size-complex="11pt" style:font-weight-complex="bold"/>
    </style:style>
    <style:style style:name="P3" style:family="paragraph" style:parent-style-name="Standard">
      <style:paragraph-properties fo:text-align="start" style:justify-single-word="false"/>
      <style:text-properties fo:color="#000000" fo:language="sl" fo:country="SI" fo:font-weight="normal" fo:background-color="#ffffff" style:font-weight-asian="normal" style:font-weight-complex="normal"/>
    </style:style>
    <style:style style:name="P4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5" style:family="paragraph" style:parent-style-name="Standard">
      <style:paragraph-properties fo:text-align="end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6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bold" fo:background-color="#ffffff" style:font-weight-asian="bold" style:font-weight-complex="bold"/>
    </style:style>
    <style:style style:name="P7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fo:color="#0000ff" fo:font-style="italic" fo:font-weight="normal" style:font-style-asian="italic" style:font-weight-asian="normal" style:font-style-complex="italic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ozitivno mnenje supervizorja za pridobitev naziva psihoterapevt_ka</text:p>
      <text:p text:style-name="P1"/>
      <text:p text:style-name="P1"/>
      <text:p text:style-name="P1"/>
      <text:p text:style-name="P7">Spodaj podpisani_na _____________________ (ime in priimek supervizorja_ke) superviziram <text:s text:c="2"/>__________________ (ime in priimek kandidata_ke). Menim, da __________________ (ime in priimek) izpolnjuje tako formalne kot tudi vsebinske pogoje za pridobitev naziva psihoterapevt_ka. </text:p>
      <text:p text:style-name="P7"/>
      <text:p text:style-name="P8">Supevizor bolj konkretno opredeli svoje mnenje, glede na lastno presojo in izkušnjo s psihoterapevtom_ko.</text:p>
      <text:p text:style-name="P3"/>
      <text:p text:style-name="P3"/>
      <text:p text:style-name="P3"/>
      <text:p text:style-name="P4">Kvalifikacije supervizorja_ke</text:p>
      <text:p text:style-name="P6"/>
      <text:p text:style-name="P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4"/>
      <text:p text:style-name="P4">Kraj in datum: _______________________</text:p>
      <text:p text:style-name="P5"/>
      <text:p text:style-name="P5">Podpis supervizorja_ke:</text:p>
      <text:p text:style-name="P5">_____________________________</text:p>
      <text:p text:style-name="P2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l" fo:country="S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l" fo:country="S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4-03T15:56:14.53</meta:creation-date>
    <dc:date>2026-05-13T17:45:47.16</dc:date>
    <meta:editing-duration>PT7M42S</meta:editing-duration>
    <meta:editing-cycles>5</meta:editing-cycles>
    <meta:generator>OpenOffice/4.1.3$Win32 OpenOffice.org_project/413m1$Build-9783</meta:generator>
    <meta:document-statistic meta:table-count="0" meta:image-count="0" meta:object-count="0" meta:page-count="1" meta:paragraph-count="8" meta:word-count="61" meta:character-count="887"/>
  </office:meta>
</office:document-meta>
</file>