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>
        <style:tab-stops>
          <style:tab-stop style:position="-0.635cm"/>
        </style:tab-stops>
      </style:paragraph-properties>
      <style:text-properties fo:color="#000000" fo:language="sl" fo:country="SI" fo:font-weight="normal" fo:background-color="#ffffff" style:font-weight-asian="normal" style:font-weight-complex="normal"/>
    </style:style>
    <style:style style:name="P2" style:family="paragraph" style:parent-style-name="Standard">
      <style:paragraph-properties fo:text-align="end" style:justify-single-word="false">
        <style:tab-stops>
          <style:tab-stop style:position="-0.635cm"/>
        </style:tab-stops>
      </style:paragraph-properties>
      <style:text-properties fo:color="#000000" fo:language="sl" fo:country="SI" fo:font-weight="normal" fo:background-color="#ffffff" style:font-weight-asian="normal" style:font-weight-complex="normal"/>
    </style:style>
    <style:style style:name="P3" style:family="paragraph" style:parent-style-name="Standard">
      <style:paragraph-properties fo:text-align="center" style:justify-single-word="false">
        <style:tab-stops>
          <style:tab-stop style:position="-0.635cm"/>
        </style:tab-stops>
      </style:paragraph-properties>
      <style:text-properties fo:color="#000000" fo:language="sl" fo:country="SI" fo:font-weight="normal" fo:background-color="#ffffff" style:font-weight-asian="normal" style:font-weight-complex="normal"/>
    </style:style>
    <style:style style:name="P4" style:family="paragraph" style:parent-style-name="Standard">
      <style:paragraph-properties fo:text-align="start" style:justify-single-word="false">
        <style:tab-stops>
          <style:tab-stop style:position="-0.635cm"/>
        </style:tab-stops>
      </style:paragraph-properties>
      <style:text-properties fo:color="#000000" fo:language="sl" fo:country="SI" fo:font-weight="bold" fo:background-color="#ffffff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weight="normal" style:font-weight-asian="normal" style:font-weight-complex="normal"/>
    </style:style>
    <style:style style:name="P6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7" style:family="paragraph" style:parent-style-name="Standard">
      <style:paragraph-properties fo:text-align="start" style:justify-single-word="false"/>
      <style:text-properties fo:font-weight="bold" style:font-weight-asian="bold" style:font-weight-complex="bold"/>
    </style:style>
    <style:style style:name="P8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9" style:family="paragraph" style:parent-style-name="Standard">
      <style:paragraph-properties fo:text-align="start" style:justify-single-word="false"/>
      <style:text-properties fo:color="#0000ff" fo:language="sl" fo:country="SI" fo:font-weight="normal" fo:background-color="#ffffff" style:font-weight-asian="normal" style:font-weight-complex="normal"/>
    </style:style>
    <style:style style:name="P10" style:family="paragraph" style:parent-style-name="Standard" style:list-style-name="L1">
      <style:paragraph-properties fo:text-align="start" style:justify-single-word="false"/>
      <style:text-properties fo:color="#000000" fo:language="sl" fo:country="SI" fo:background-color="#ffffff"/>
    </style:style>
    <style:style style:name="P11" style:family="paragraph" style:parent-style-name="Standard" style:list-style-name="L1">
      <style:paragraph-properties fo:text-align="start" style:justify-single-word="false"/>
      <style:text-properties fo:color="#000000" fo:language="sl" fo:country="SI" fo:font-weight="normal" fo:background-color="#ffffff" style:font-weight-asian="normal" style:font-weight-complex="normal"/>
    </style:style>
    <style:style style:name="P12" style:family="paragraph" style:parent-style-name="Standard" style:list-style-name="L1">
      <style:paragraph-properties fo:text-align="start" style:justify-single-word="false">
        <style:tab-stops>
          <style:tab-stop style:position="-0.635cm"/>
        </style:tab-stops>
      </style:paragraph-properties>
      <style:text-properties fo:color="#000000" fo:language="sl" fo:country="SI" fo:font-weight="normal" fo:background-color="#ffffff" style:font-weight-asian="normal" style:font-weight-complex="normal"/>
    </style:style>
    <style:style style:name="P13" style:family="paragraph" style:parent-style-name="Standard" style:list-style-name="L1">
      <style:paragraph-properties fo:text-align="start" style:justify-single-word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000000" fo:language="sl" fo:country="SI" fo:background-color="#ffffff"/>
    </style:style>
    <style:style style:name="T3" style:family="text">
      <style:text-properties fo:color="#0000ff" fo:language="sl" fo:country="SI" fo:background-color="#ffffff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Psihoterapevtske obravnave in supervizija</text:p>
      <text:p text:style-name="P3">v skladu s tretjo alinejo 1.odstavka 9. člena ZPtD</text:p>
      <text:p text:style-name="P5"/>
      <text:p text:style-name="P5"/>
      <text:p text:style-name="P7">Supervizor_ka 1</text:p>
      <text:p text:style-name="P6"/>
      <text:p text:style-name="P6">Spodaj podpisani_na _____________________ (ime in priimek supervizorja_ke) sem <text:s/>v času od ________________ do _______________ superviziral/a <text:s text:c="2"/>__________________ (ime in priimek). Potrjujem, da je v tem času opravil/a:</text:p>
      <text:p text:style-name="P9"/>
      <text:list xml:id="list3276284506387826220" text:style-name="L1">
        <text:list-item>
          <text:p text:style-name="P10">Simulacija dela z uporabniki (supervizija 'v živo') ____ ur </text:p>
        </text:list-item>
        <text:list-item>
          <text:p text:style-name="P10">Delo s klienti (psihoterapevtske obravnave): _____ ur.</text:p>
        </text:list-item>
        <text:list-item>
          <text:p text:style-name="P11">Supervizija: <text:s/>____ ur.</text:p>
        </text:list-item>
      </text:list>
      <text:p text:style-name="P1"/>
      <text:p text:style-name="P1">Kvalifikacije supervizorja_ke</text:p>
      <text:p text:style-name="P4"/>
      <text:p text:style-name="P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"/>
      <text:p text:style-name="P2"/>
      <text:p text:style-name="P1">Kraj in datum: _______________________</text:p>
      <text:p text:style-name="P2">Podpis supervizorja_ke:</text:p>
      <text:p text:style-name="P2">_____________________________</text:p>
      <text:p text:style-name="P4"/>
      <text:p text:style-name="P4"/>
      <text:p text:style-name="P4">Supervizor_ka 2</text:p>
      <text:p text:style-name="P4"/>
      <text:p text:style-name="P6">Spodaj podpisani_na _____________________ (ime in priimek supervizorja_ke) sem <text:s/>v času od ________________ do _______________ superviziral/a <text:s text:c="2"/>__________________ (ime in priimek). Potrjujem, da je v tem času opravil/a:</text:p>
      <text:p text:style-name="P9"/>
      <text:list xml:id="list37728769" text:continue-numbering="true" text:style-name="L1">
        <text:list-item>
          <text:p text:style-name="P10">Simulacija dela z uporabniki (supervizija 'v živo') ____ ur </text:p>
        </text:list-item>
        <text:list-item>
          <text:p text:style-name="P10">Delo s klienti (psihoterapevtske obravnave): _____ ur.</text:p>
        </text:list-item>
        <text:list-item>
          <text:p text:style-name="P11">Supervizija: <text:s/>____ ur.</text:p>
        </text:list-item>
      </text:list>
      <text:p text:style-name="P1"/>
      <text:p text:style-name="P1">Kvalifikacije supervizorja_ke:</text:p>
      <text:p text:style-name="P1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1"/>
      <text:p text:style-name="P1"/>
      <text:p text:style-name="P1">Kraj in datum: _______________________</text:p>
      <text:p text:style-name="P2">Podpis supervizorja_ke:</text:p>
      <text:p text:style-name="P2">_____________________________</text:p>
      <text:p text:style-name="P1"/>
      <text:p text:style-name="P1"><text:span text:style-name="T1">SKUPAJ</text:span> (pri vseh supervizorjih):</text:p>
      <text:list xml:id="list37730006" text:continue-numbering="true" text:style-name="L1">
        <text:list-item>
          <text:p text:style-name="P13"><text:span text:style-name="T2">simulacija dela z uporabniki (supervizija 'v živo' ) ____ ur</text:span><text:span text:style-name="T3"> </text:span></text:p>
        </text:list-item>
        <text:list-item>
          <text:p text:style-name="P10">delo s klienti (psihoterapevtske obravnave): _____ ur.</text:p>
        </text:list-item>
        <text:list-item>
          <text:p text:style-name="P12">supervizija: <text:s/>____ ur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l" fo:country="SI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sl" fo:country="SI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6-03-25T17:25:21.64</meta:creation-date>
    <dc:date>2026-05-13T17:44:40.87</dc:date>
    <meta:editing-duration>PT6M19S</meta:editing-duration>
    <meta:editing-cycles>8</meta:editing-cycles>
    <meta:generator>OpenOffice/4.1.3$Win32 OpenOffice.org_project/413m1$Build-9783</meta:generator>
    <meta:document-statistic meta:table-count="0" meta:image-count="0" meta:object-count="0" meta:page-count="1" meta:paragraph-count="26" meta:word-count="160" meta:character-count="1886"/>
  </office:meta>
</office:document-meta>
</file>