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0000001B70000007E07A93D22.png"/>
  <manifest:file-entry manifest:media-type="image/png" manifest:full-path="Pictures/100000000000019E00000126AFFA13AF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color="#000000" fo:language="sl" fo:country="SI" fo:background-color="#ffffff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end" style:justify-single-word="false"/>
      <style:text-properties fo:font-weight="bold" style:font-weight-asian="bold" style:font-weight-complex="bold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 style:master-page-name="Standard">
      <style:paragraph-properties style:page-number="auto"/>
    </style:style>
    <style:style style:name="P8" style:family="paragraph" style:parent-style-name="Standard" style:list-style-name="WW8Num26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background-color="#ffffff"/>
    </style:style>
    <style:style style:name="P9" style:family="paragraph" style:parent-style-name="Standard" style:list-style-name="WW8Num26">
      <style:paragraph-properties fo:text-align="justify" style:justify-single-word="false">
        <style:tab-stops>
          <style:tab-stop style:position="-0.635cm"/>
        </style:tab-stops>
      </style:paragraph-properties>
      <style:text-properties fo:color="#000000" fo:language="sl" fo:country="SI" fo:background-color="#ffffff"/>
    </style:style>
    <style:style style:name="P10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color="#000000" fo:language="sl" fo:country="SI" fo:background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tyle="italic" fo:font-weight="bold" style:font-style-asian="italic" style:font-weight-asian="bold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grafika1" text:anchor-type="as-char" svg:width="11.615cm" svg:height="3.334cm" draw:z-index="1"><draw:image xlink:href="Pictures/10000200000001B70000007E07A93D22.png" xlink:type="simple" xlink:show="embed" xlink:actuate="onLoad"/></draw:frame></text:p>
      <text:p text:style-name="Standard">Ljubljana, datum</text:p>
      <text:p text:style-name="P3">POTRDILO O USPEŠNO OPRAVLJENEM IZOBRAŽEVANJU </text:p>
      <text:p text:style-name="Standard">________________ je bil/a edukant/ka v našem izobraževalnem programu za geštalt psihoterapevte. Z usposabljanjem je pričela v študijskem letu _______/________. <text:s/>_________ <text:s/>(datum) je uspešno opravil_a zaključni izpit, ki je sestavljen iz pisnega dela (študija primera) in ustnega dela (pogovor o teoriji in dveh posnetkih <text:s/>dela s klientom s transkriptom). Pisni izpit je vključeval dva ocenjevalca. Ustni izpit je bil opravljen pred tričlansko komisijo (v skladu s 5. odstavkom 9. člena ZptD).</text:p>
      <text:p text:style-name="P3">OPRAVLJENE <text:s/>URE PO POSAMEZNIH KOMPONENTAH IZOBRAŽEVANJA</text:p>
      <text:list xml:id="list3284584331588546547" text:style-name="WW8Num26">
        <text:list-item text:start-value="1">
          <text:p text:style-name="P8">Izobraževalne delavnice s področja psihoterapevtskega pristopa v skladu z drugo alinejo <text:s/>1. odstavka 9.člena ZptD – ______ ur.</text:p>
        </text:list-item>
        <text:list-item>
          <text:p text:style-name="P9">Delo s klienti v skladu s četrto alinejo 1. odstavka 9. člena ZptD - _____ ur.</text:p>
        </text:list-item>
        <text:list-item>
          <text:p text:style-name="P9">Supervizija dela s klienti v skladu s četrto alinejo 1. odstavka 9. člena ZptD – ____ ur.</text:p>
        </text:list-item>
        <text:list-item>
          <text:p text:style-name="P9">Osebna terapevtska izkušnja v skladu s tretjo <text:s/>alinejo 1. odstavka 9. člena ZptD – ______ ur .</text:p>
        </text:list-item>
        <text:list-item>
          <text:p text:style-name="P8">Osnovna znanja s področja psihoterapije in psihoterapiji sorodnih ved <text:s/>v skladu s prvo <text:s/>alinejo 1. odstavka 9. člena ZptD, od tega:</text:p>
          <text:p text:style-name="P8"><text:span text:style-name="Privzeta_20_pisava_20_odstavka">a) Udeležba na kongresih, konferencah in izobraževanjih po lastni izbiri - ____ ur</text:span></text:p>
          <text:p text:style-name="P9">b) Podporna študijska skupina – ____ ur.</text:p>
          <text:p text:style-name="P9"><text:span text:style-name="Privzeta_20_pisava_20_odstavka">c) Praksa v ustanovi, ki opravlja psihoterapevtsko in/ali psihiatrično dejavnost <text:s/></text:span><text:span text:style-name="Privzeta_20_pisava_20_odstavka"><text:span text:style-name="T2"><text:s/></text:span></text:span><text:span text:style-name="Privzeta_20_pisava_20_odstavka">– ____ ur.</text:span></text:p>
        </text:list-item>
      </text:list>
      <text:p text:style-name="P2"/>
      <text:p text:style-name="P2">Skupaj: _______ ur.</text:p>
      <text:p text:style-name="P2">Naš program usposabljanja je akreditiran s strani Evropske zveze za psihoterapijo (EAP) in Evropske zveze za geštalt terapijo (EAGT). Kot tak je zavezan etičnim in strokovnim standardom EAP in EAGT.</text:p>
      <text:p text:style-name="P1">Tomaž Flajs, prof. franc. in angl., ECP, cert. EAGT, dipl. GPTI, cert. GATLA </text:p>
      <text:p text:style-name="P1">direktor GITA</text:p>
      <text:p text:style-name="P1"><draw:frame draw:style-name="fr2" draw:name="grafika2" text:anchor-type="char" svg:x="12.432cm" svg:y="-0.27cm" svg:width="3.256cm" svg:height="2.27cm" draw:z-index="0"><draw:image xlink:href="Pictures/100000000000019E00000126AFFA13AF.png" xlink:type="simple" xlink:show="embed" xlink:actuate="onLoad"/></draw:frame></text:p>
      <text:p text:style-name="P5"/>
      <text:p text:style-name="P4"/>
      <text:p text:style-name="P4">Pojasnilo: <text:span text:style-name="T1">Usposabljanje s področij psihoterapevtskega kliničnega dela z uporabniki, pomena psihoterapevtskega odnosa, diagnostike, etike, teorij človeškega razvoja in teorij psihopatologije ter </text:span><text:soft-page-break/><text:span text:style-name="T1">simulacije dela z uporabniki <text:s/>je realizirano na način prepletanja izobraževalnih delavnic, delavnic </text:span><text:span text:style-name="T1">simulacije dela z uporabniki (v okviru inštituta to imenujemo 'supervizija v živo'), študija po predpisani literaturi in diskusij v podpornih študijskih skupinah.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sl" fo:country="SI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sl" fo:country="SI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style:style style:name="WW_5f_CharLFO26LVL1" style:display-name="WW_CharLFO26LVL1" style:family="text">
      <style:text-properties fo:language="sl" fo:country="SI" fo:font-weight="normal" style:font-weight-asian="normal"/>
    </style:style>
    <style:style style:name="Privzeta_20_pisava_20_odstavka" style:display-name="Privzeta pisava odstavka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6">
      <text:list-level-style-number text:level="1" text:style-name="WW_5f_CharLFO26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lavdija Blažič</meta:initial-creator>
    <meta:editing-cycles>24</meta:editing-cycles>
    <meta:creation-date>2023-10-31T08:59:00</meta:creation-date>
    <dc:date>2026-05-13T20:37:05.63</dc:date>
    <meta:editing-duration>PT8H16M8S</meta:editing-duration>
    <meta:generator>OpenOffice/4.1.3$Win32 OpenOffice.org_project/413m1$Build-9783</meta:generator>
    <meta:document-statistic meta:table-count="0" meta:image-count="2" meta:object-count="0" meta:page-count="2" meta:paragraph-count="18" meta:word-count="313" meta:character-count="21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